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Kappen van dode boom, Koskampweg 3-13, 7261 MZ Ruu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is een melding ontvangen waarvoor geen vergunningsplicht geldt voor de locatie Koskampweg 3-13, 7261 MZ Ruurlo. De melding is geregistreerd onder zaaknummer Z2026-00001526. De melding betreft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gemeenteberkelland.nl of telefoonnummer 0545-2502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40297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7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kel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526</meta:user-defined>
    <meta:user-defined meta:name="DCTERMS.abstract">Betreft: Melding op locatie Koskampweg 3-13, 7261MZ Ruurlo</meta:user-defined>
    <dc:language>nl</dc:language>
    <meta:user-defined meta:name="OVERHEIDop.locatietype/OVERHEIDop.gebiedsmarkering">Vlak</meta:user-defined>
    <meta:user-defined meta:name="DC.title">Melding Kappen van dode boom, Koskampweg 3-13, 7261 MZ Ruurlo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71</meta:user-defined>
    <meta:user-defined meta:name="OVERHEIDop.GmbID/DC.identifier">gmb-2026-402971</meta:user-defined>
    <meta:user-defined meta:name="OVERHEIDop.versieInformatie"/>
  </office:meta>
</office:document-meta>
</file>