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Ecomunitypark 6, 8431SM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mei 2026 heeft de gemeente een melding ontvangen voor activiteiten waarvoor geen vergunningplicht geldt op de locatie Ecomunitypark 6, 8431SM Oosterwolde. De melding is geregistreerd onder zaaknummer Z2026-00003453. De melding betreft:</text:p>
            <text:p text:style-name="common-al">Reinigen, lijmen en coaten van materialen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29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5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Ecomunitypark 6, 8431SM Oosterw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7</meta:user-defined>
    <meta:user-defined meta:name="OVERHEIDop.GmbID/DC.identifier">gmb-2026-402967</meta:user-defined>
    <meta:user-defined meta:name="OVERHEIDop.versieInformatie"/>
  </office:meta>
</office:document-meta>
</file>