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ontheffing voor Ontheffing artikel 35 Feest in de schuur 3-10-2026 op locatie Eindsestraat 110, 5105NA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25 augustus 2026 een beslissing genomen op de aanvraag voor Ontheffing artikel 35 Feest in de schuur 3-10-2026 op locatie Eindsestraat 110, 5105NA Dongen, geregistreerd onder zaaknummer Z2026-00000451.</text:p>
            <text:p text:style-name="common-al">De ontheffing is verleend</text:p>
            <text:p text:style-name="common-al">Het besluit heeft betrekking op de volgende activiteit(en):</text:p>
            <text:p text:style-name="common-al">Ontheffing artikel 35</text:p>
            <text:p text:style-name="common-al">
            <text:span text:style-name="nadrukvet">Waarom publiceert de gemeente dit bericht? </text:span>
          </text:p>
            <text:p text:style-name="common-al">Een ontheff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25 augustus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25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295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451</meta:user-defined>
    <meta:user-defined meta:name="DCTERMS.abstract">Eindsestraat 110, 5105NA Dongen </meta:user-defined>
    <dc:language>nl</dc:language>
    <meta:user-defined meta:name="OVERHEIDop.locatietype/OVERHEIDop.gebiedsmarkering">Punt</meta:user-defined>
    <meta:user-defined meta:name="DC.title">Besluit op aanvraag ontheffing voor Ontheffing artikel 35 Feest in de schuur 3-10-2026 op locatie Eindsestraat 110, 5105NA Dongen</meta:user-defined>
    <meta:user-defined meta:name="OVERHEIDop.datumEindeReactietermijn">2026-10-06</meta:user-defined>
    <meta:user-defined meta:name="OVERHEIDop.terinzageleggingBG">https://jeleefomgeving.nl/inzien/001325978/8692fb0f-6ce6-43d8-94a6-8cacaae4d92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55</meta:user-defined>
    <meta:user-defined meta:name="OVERHEIDop.GmbID/DC.identifier">gmb-2026-402955</meta:user-defined>
    <meta:user-defined meta:name="OVERHEIDop.versieInformatie"/>
  </office:meta>
</office:document-meta>
</file>