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mijnverlenging aanvraag omgevingsvergunning voor aanleggen van 2 uitwegen met duiker, kappen van een boom op locatie Fazantenweg DGN01 M 307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ni 2026 is een aanvraag ontvangen voor aanleggen van 2 uitwegen met duiker, kappen van een boom op de locatie Fazantenweg DGN01 M 307 Dongen. De aanvraag is geregistreerd onder zaaknummer Z2026-00001070.  </text:p>
            <text:p text:style-name="common-al">De gemeente Dongen heeft op 24 augustus 2026 besloten de beslistermijn te verlengen met 6 weken. </text:p>
            <text:p text:style-name="last-al">Voor meer informatie kunt u contact opnemen via <text:a xlink:href="mailto:vergunningenhandhaving@dongen.nl" xlink:type="simple">vergunningenhandhaving@dongen.nl</text:a> onder vermelding van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295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070</meta:user-defined>
    <meta:user-defined meta:name="DCTERMS.abstract">Fazantenweg DGN01 M 307 Dongen</meta:user-defined>
    <dc:language>nl</dc:language>
    <meta:user-defined meta:name="OVERHEIDop.locatietype/OVERHEIDop.gebiedsmarkering">Vlak</meta:user-defined>
    <meta:user-defined meta:name="DC.title">Termijnverlenging aanvraag omgevingsvergunning voor aanleggen van 2 uitwegen met duiker, kappen van een boom op locatie Fazantenweg DGN01 M 307 Dongen</meta:user-defined>
    <meta:user-defined meta:name="OVERHEIDop.datumEindeReactietermijn">2026-10-05</meta:user-defined>
    <meta:user-defined meta:name="OVERHEIDop.terinzageleggingBG">https://jeleefomgeving.nl/inzien/001325978/b09a0721-1d4b-4af3-85e8-438d352ad812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53</meta:user-defined>
    <meta:user-defined meta:name="OVERHEIDop.GmbID/DC.identifier">gmb-2026-402953</meta:user-defined>
    <meta:user-defined meta:name="OVERHEIDop.versieInformatie"/>
  </office:meta>
</office:document-meta>
</file>