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gmeerstraat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Legmeerstraat ter hoogte van nummer: 87 in Amsterdam</text:p>
            <text:p text:style-name="common-al">Looptijd :18-09-2026 t/m 09-10-2026</text:p>
            <text:p text:style-name="common-al">Verzonden naar aanvrager op: 24-08-2026</text:p>
            <text:p text:style-name="common-al">Kenmerk gemeente: Z/26/32081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81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1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8193</meta:user-defined>
    <meta:user-defined meta:name="DCTERMS.abstract">Object, Legmeerstraat 87, 1058NC, 20260918, Legmeerstraat ter hoogte van nummer: 87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apv vergunning Verleend - Legmeerstraat ter hoogte van nummer: 8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15</meta:user-defined>
    <meta:user-defined meta:name="OVERHEIDop.GmbID/DC.identifier">gmb-2026-402915</meta:user-defined>
    <meta:user-defined meta:name="OVERHEIDop.versieInformatie"/>
  </office:meta>
</office:document-meta>
</file>