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tzanghlaan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tzanghlaan ter hoogte van nummer: 27 in Amsterdam</text:p>
            <text:p text:style-name="common-al">Looptijd :26-08-2026 t/m 11-09-2026</text:p>
            <text:p text:style-name="common-al">Verzonden naar aanvrager op: 24-08-2026</text:p>
            <text:p text:style-name="common-al">Kenmerk gemeente: Z/26/3172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51</meta:user-defined>
    <meta:user-defined meta:name="DCTERMS.abstract">Upload_*17/08 W8 op aanvullende gegev.* Object,Wiltzanghlaan 27 H 1055KD, 20260826 (st, Wiltzanghlaan ter hoogte van nummer: 27</meta:user-defined>
    <dc:language>nl</dc:language>
    <meta:user-defined meta:name="OVERHEIDop.locatietype/OVERHEIDop.gebiedsmarkering">Punt</meta:user-defined>
    <meta:user-defined meta:name="DC.title">Besluit apv vergunning Verleend - Wiltzanghlaan ter hoogte van nummer: 2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5</meta:user-defined>
    <meta:user-defined meta:name="OVERHEIDop.GmbID/DC.identifier">gmb-2026-402895</meta:user-defined>
    <meta:user-defined meta:name="OVERHEIDop.versieInformatie"/>
  </office:meta>
</office:document-meta>
</file>