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raanspoor ter hoogte van nummer: 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, Locatie: Kraanspoor ter hoogte van nummer: 3 in Amsterdam</text:p>
            <text:p text:style-name="common-al">Looptijd :01-10-2026 t/m 31-10-2026</text:p>
            <text:p text:style-name="common-al">Verzonden naar aanvrager op: 24-08-2026</text:p>
            <text:p text:style-name="common-al">Kenmerk gemeente: Z/26/317140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7140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841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4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4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407</meta:user-defined>
    <meta:user-defined meta:name="DCTERMS.abstract">Object,Kraanspoor 3 A 1 1033SC, 20261001, Kraanspoor ter hoogte van nummer: 3</meta:user-defined>
    <dc:language>nl</dc:language>
    <meta:user-defined meta:name="OVERHEIDop.locatietype/OVERHEIDop.gebiedsmarkering">Punt</meta:user-defined>
    <meta:user-defined meta:name="DC.title">Besluit apv vergunning Verleend - Kraanspoor ter hoogte van nummer: 3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841</meta:user-defined>
    <meta:user-defined meta:name="OVERHEIDop.GmbID/DC.identifier">gmb-2026-402841</meta:user-defined>
    <meta:user-defined meta:name="OVERHEIDop.versieInformatie"/>
  </office:meta>
</office:document-meta>
</file>