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1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uipersstraat ter hoogte van nummer: 177 in AMSTERDAM</text:p>
            <text:p text:style-name="common-al">Looptijd :14-09-2026 t/m 18-09-2026</text:p>
            <text:p text:style-name="common-al">Verzonden naar aanvrager op: 24-08-2026</text:p>
            <text:p text:style-name="common-al">Kenmerk gemeente: Z/26/3205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58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59</meta:user-defined>
    <meta:user-defined meta:name="DCTERMS.abstract">(Verbindingstraat de vakken t/o nr 2 zie A-Map) TVM parkeervak, Kuipersstraat 177 1073ER, 20260914, Kuipersstraat ter hoogte van nummer: 177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17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0</meta:user-defined>
    <meta:user-defined meta:name="OVERHEIDop.GmbID/DC.identifier">gmb-2026-402790</meta:user-defined>
    <meta:user-defined meta:name="OVERHEIDop.versieInformatie"/>
  </office:meta>
</office:document-meta>
</file>