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Hengelder, t.h.v. viaduct A12, Zevenaar Maatwerkvoorschriften tbv het uitvoeren van bouwwerkzaamhe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augustus 2026 een besluit genomen op de aanvraag met zaaknummer Z2026-00002280 voor een omgevingsvergunning op locatie Hengelder, t.h.v. viaduct A12, Zevenaar. De aanvraa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Maatwerkvoorschrift aanvragen bij de gemeente, de rijksoverheid of de provincie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6 weken en eindigt op 5 oktober 2026. Voor meer informatie over de procedure kunt u contact opnemen via gemeente@zevenaar.nl ó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40277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280</meta:user-defined>
    <dc:language>nl</dc:language>
    <meta:user-defined meta:name="OVERHEIDop.locatietype/OVERHEIDop.gebiedsmarkering">Vlak</meta:user-defined>
    <meta:user-defined meta:name="DC.title">Kennisgeving besluit op aanvraag omgevingsvergunning Hengelder, t.h.v. viaduct A12, Zevenaar Maatwerkvoorschriften tbv het uitvoeren van bouwwerkzaamhed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73</meta:user-defined>
    <meta:user-defined meta:name="OVERHEIDop.GmbID/DC.identifier">gmb-2026-402773</meta:user-defined>
    <meta:user-defined meta:name="OVERHEIDop.versieInformatie"/>
  </office:meta>
</office:document-meta>
</file>