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Uitgeest, aanvraag omgevingsvergunning (regulier) deels verleend, Anna van Renesselaan 31, 1911KP Uitgeest, het plaatsen van een dakkapel aan de voorzijde van de woning , verzenddatum 24 augustus 2026 (Z2026-000045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4027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526</meta:user-defined>
    <meta:user-defined meta:name="DCTERMS.abstract">Anna van Renesselaan 31, 1911KP Uitgeest, het plaatsen van een dakkapel aan de voorzijde van de woning , verzenddatum 24 augustus 2026 (Z2026-00004526)</meta:user-defined>
    <dc:language>nl</dc:language>
    <meta:user-defined meta:name="OVERHEIDop.locatietype/OVERHEIDop.gebiedsmarkering">Vlak</meta:user-defined>
    <meta:user-defined meta:name="DC.title">Gemeente Uitgeest, aanvraag omgevingsvergunning (regulier) deels verleend, Anna van Renesselaan 31, 1911KP Uitgeest, het plaatsen van een dakkapel aan de voorzijde van de woning , verzenddatum 24 augustus 2026 (Z2026-00004526)</meta:user-defined>
    <meta:user-defined meta:name="DCTERMS.W3CDTF/DCTERMS.available">2026-08-26</meta:user-defined>
    <meta:user-defined meta:name="DCTERMS.W3CDTF/OVERHEIDop.jaargang">2026</meta:user-defined>
    <meta:user-defined meta:name="OVERHEIDop.publicationIssue">402765</meta:user-defined>
    <meta:user-defined meta:name="OVERHEIDop.GmbID/DC.identifier">gmb-2026-402765</meta:user-defined>
    <meta:user-defined meta:name="OVERHEIDop.versieInformatie"/>
  </office:meta>
</office:document-meta>
</file>