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Wollegras 14, 2498 AX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454</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Wollegras 14, 2498 AX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het aanleggen van twee laagspanningskabels en mantelbuis door middel van open ontgraving . En om verkeersmaatregelen te nemen (volgens bijgevoegde tekeningen, in bijlage 3).</text:p>
            <text:p text:style-name="common-al">
            
          </text:p>
            <text:p text:style-name="common-al">•	Werkzaamheden: het aanleggen van twee laagspanningskabels en mantelbuis door middel van open ontgraving ten behoeve van een laadpaal.</text:p>
            <text:p text:style-name="common-al">•	Locatie: Wollegras 14.  </text:p>
            <text:p text:style-name="common-al">•	Geldig van: 7 september 2026 tot en met 22 jan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Leidschenveen-Ypenburg</text:p>
            <text:p text:style-name="common-al">In het advies van 2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Zodra de parkeervakken weer vrijgegeven kunnen worden dient dit direct te gebeur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 </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454</meta:user-defined>
    <meta:user-defined meta:name="DCTERMS.abstract">Periode: 7-09-2026 t/m 22-01-2027</meta:user-defined>
    <dc:language>nl</dc:language>
    <meta:user-defined meta:name="OVERHEIDop.locatietype/OVERHEIDop.gebiedsmarkering">Punt</meta:user-defined>
    <meta:user-defined meta:name="DC.title">APV vergunning - Besluiten, Wollegras 14, 2498 AX 's-Gravenhage</meta:user-defined>
    <meta:user-defined meta:name="DCTERMS.W3CDTF/DCTERMS.available">2026-08-26</meta:user-defined>
    <meta:user-defined meta:name="DCTERMS.W3CDTF/OVERHEIDop.jaargang">2026</meta:user-defined>
    <meta:user-defined meta:name="OVERHEIDop.publicationIssue">402758</meta:user-defined>
    <meta:user-defined meta:name="OVERHEIDop.GmbID/DC.identifier">gmb-2026-402758</meta:user-defined>
    <meta:user-defined meta:name="OVERHEIDop.versieInformatie"/>
  </office:meta>
</office:document-meta>
</file>