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Kruisweg 100, Rozenburg - In stand houden tijdelijke vergunningen Logistic Hub - Schiphol Nederland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in stand houden van de termijn van de tijdelijke vergunningen voor de Logistic Hub (het aannemersterrein) voor een periode tot 1 juli 2032. </text:p>
            <text:p text:style-name="common-al">Aanvrager: Schiphol Nederland B.V.</text:p>
            <text:p text:style-name="common-al">Zaaknummer: OD2026-0047983</text:p>
            <text:p text:style-name="common-al">DSO nummer: 2026072300981</text:p>
            <text:p text:style-name="common-al">Ontvangstdatum aanvraag: 23-07-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40275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5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5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OD2026-0047983</meta:user-defined>
    <meta:user-defined meta:name="DCTERMS.abstract">het in stand houden van de termijn van de tijdelijke vergunningen voor een periode tot 1 juli 2032</meta:user-defined>
    <dc:language>nl</dc:language>
    <meta:user-defined meta:name="OVERHEIDop.locatietype/OVERHEIDop.gebiedsmarkering">Vlak</meta:user-defined>
    <meta:user-defined meta:name="DC.title">Aanvraag vergunning ontvangen - Kruisweg 100, Rozenburg - In stand houden tijdelijke vergunningen Logistic Hub - Schiphol Nederland B.V.</meta:user-defined>
    <meta:user-defined meta:name="DCTERMS.W3CDTF/DCTERMS.available">2026-08-26</meta:user-defined>
    <meta:user-defined meta:name="DCTERMS.W3CDTF/OVERHEIDop.jaargang">2026</meta:user-defined>
    <meta:user-defined meta:name="OVERHEIDop.publicationIssue">402752</meta:user-defined>
    <meta:user-defined meta:name="OVERHEIDop.GmbID/DC.identifier">gmb-2026-402752</meta:user-defined>
    <meta:user-defined meta:name="OVERHEIDop.versieInformatie"/>
  </office:meta>
</office:document-meta>
</file>