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bouwen van een bedrijf met bedrijfswoning, Amsteldijk Noord 67, 1183T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4 augustus 2026 besloten om de aanvraag met zaaknummer Z2026-00004225 voor een omgevingsvergunning op locatie Amsteldijk Noord 67, 1183TE Amstelveen buiten behandeling te stellen wegens het ontbreken van benodigde gegevens. De aanvraag betrof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U kunt Gemeente Amstelveen tot 5 okto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422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27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225</meta:user-defined>
    <meta:user-defined meta:name="DCTERMS.abstract">Betreft: besluit op locatie Amsteldijk Noord 67, 1183TE Amstelveen</meta:user-defined>
    <dc:language>nl</dc:language>
    <meta:user-defined meta:name="OVERHEIDop.locatietype/OVERHEIDop.gebiedsmarkering">Vlak</meta:user-defined>
    <meta:user-defined meta:name="DC.title">Buiten behandelingstelling  het bouwen van een bedrijf met bedrijfswoning, Amsteldijk Noord 67, 1183TE Amstel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46</meta:user-defined>
    <meta:user-defined meta:name="OVERHEIDop.GmbID/DC.identifier">gmb-2026-402746</meta:user-defined>
    <meta:user-defined meta:name="OVERHEIDop.versieInformatie"/>
  </office:meta>
</office:document-meta>
</file>