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inrichten van een bouwplaats op 4 parkeerplekken van 23/9 t/m 24/12/26, Dignahoeve t.h.v. nrs. 2-130, 1187LX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4 augustus 2026 een besluit genomen op de aanvraag. De vergunning is aangevraagd voor het inrichten van een bouwplaats op 4 parkeerplekken van 23/9 t/m 24/12/26 op locatie Dignahoeve t.h.v. nrs. 2-130, 1187LX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7888.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5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888.</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888</meta:user-defined>
    <meta:user-defined meta:name="DCTERMS.abstract">Betreft:  besluit op locatie Dignahoeve t.h.v. nrs. 2-130, 1187LX Amstelveen</meta:user-defined>
    <dc:language>nl</dc:language>
    <meta:user-defined meta:name="OVERHEIDop.locatietype/OVERHEIDop.gebiedsmarkering">Vlak</meta:user-defined>
    <meta:user-defined meta:name="DC.title">Aanvraag vergunning toegekend voor het inrichten van een bouwplaats op 4 parkeerplekken van 23/9 t/m 24/12/26, Dignahoeve t.h.v. nrs. 2-130, 1187LX Amstelveen</meta:user-defined>
    <meta:user-defined meta:name="DCTERMS.W3CDTF/DCTERMS.available">2026-08-26</meta:user-defined>
    <meta:user-defined meta:name="DCTERMS.W3CDTF/OVERHEIDop.jaargang">2026</meta:user-defined>
    <meta:user-defined meta:name="OVERHEIDop.publicationIssue">402745</meta:user-defined>
    <meta:user-defined meta:name="OVERHEIDop.GmbID/DC.identifier">gmb-2026-402745</meta:user-defined>
    <meta:user-defined meta:name="OVERHEIDop.versieInformatie"/>
  </office:meta>
</office:document-meta>
</file>