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opbouw en het wijzigen van de voorgevel van een woning, Valkstraat 36, 3514TK Utrecht, GU-Z2026-005931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alkstraat 36, 3514TK Utrecht</text:p>
            <text:p text:style-name="common-al">GU-Z2026-0059314</text:p>
            <text:p text:style-name="common-al">Toelichting: het bouwen van een dakopbouw en het wijzigen van de voorgevel van een woning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5 oktober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02743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74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74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ActiviteitOmgevingsvergunning/OVERHEIDop.activiteit">slopen</meta:user-defined>
    <meta:user-defined meta:name="OVERHEIDop.referentienummer">Rx.Mission zaak GU-Z2026-0059314</meta:user-defined>
    <meta:user-defined meta:name="DCTERMS.abstract">Toelichting: het bouwen van een dakopbouw en het wijzigen van de voorgevel van een woning</meta:user-defined>
    <dc:language>nl</dc:language>
    <meta:user-defined meta:name="OVERHEIDop.locatietype/OVERHEIDop.gebiedsmarkering">Vlak</meta:user-defined>
    <meta:user-defined meta:name="DC.title">Verleende Omgevingsvergunning, het bouwen van een dakopbouw en het wijzigen van de voorgevel van een woning, Valkstraat 36, 3514TK Utrecht, GU-Z2026-0059314</meta:user-defined>
    <meta:user-defined meta:name="OVERHEIDop.datumEindeReactietermijn">2026-10-05</meta:user-defined>
    <meta:user-defined meta:name="OVERHEIDop.terinzageleggingBG">https://jeleefomgeving.nl/inzien/002220647/86d08966-dbed-4a92-a857-795957be0af8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743</meta:user-defined>
    <meta:user-defined meta:name="OVERHEIDop.GmbID/DC.identifier">gmb-2026-402743</meta:user-defined>
    <meta:user-defined meta:name="OVERHEIDop.versieInformatie"/>
  </office:meta>
</office:document-meta>
</file>