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gediende aanvraag omgevingsvergunning, het vergroten van de woning op de begane grond en daarop een kapverdieping, Dennenlaan 71 1161 CL Zwanenburg, DSO-nummer: 2026072200001, Zaaknummer: 039413631778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ierbij maken wij bekend op 22-07-2026 de volgende aanvraag te hebben ontvangen voor een omgevingsvergunning:</text:p>
            <text:p text:style-name="common-al">het vergroten van de woning op de begane grond en daarop een kapverdieping, Dennenlaan 71 1161CL Zwanenburg</text:p>
            <text:p text:style-name="last-al">Deze bekendmaking is niet meer dan een mededeling. U kunt de aanvraag nog niet inzien. Ook kunt u nog geen zienswijze of bezwaar indienen. Dit kan pas als wij een (ontwerp)besluit nemen op de aanvraag. Dit (ontwerp)besluit maken wij dan ook beken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aarlemmermeer</text:p>
            </table:table-cell>
            <table:table-cell office:value-type="string" table:style-name="header.C">
              <text:p text:style-name="headerright"><text:span text:style-name="nr">Nr. 402742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742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742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Haarlemmermee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aarlemmermeer</meta:user-defined>
    <meta:user-defined meta:name="OVERHEID.Gemeente/OVERHEID.authority">Haarlemmermee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39413631778</meta:user-defined>
    <meta:user-defined meta:name="DCTERMS.abstract">het vergroten van de woning op de begane grond en daarop een kapverdieping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Ingediende aanvraag omgevingsvergunning, het vergroten van de woning op de begane grond en daarop een kapverdieping, Dennenlaan 71 1161 CL Zwanenburg, DSO-nummer: 2026072200001, Zaaknummer: 039413631778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2742</meta:user-defined>
    <meta:user-defined meta:name="OVERHEIDop.GmbID/DC.identifier">gmb-2026-402742</meta:user-defined>
    <meta:user-defined meta:name="OVERHEIDop.versieInformatie"/>
  </office:meta>
</office:document-meta>
</file>