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rote Visserijstraat 86B-01 3026C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10009</text:span>/<text:span text:style-name="nadrukvet">2026072000889</text:span>, heeft ontvangen voor de Bouwactiviteit (omgevingsplan), Bouwactiviteit (technisch). <text:span text:style-name="nadrukcur">(Grondslag: Omgevingswet, artikel 5.1)</text:span></text:p>
            <text:p text:style-name="common-al">De aanvraag betreft het vergroten van een dakkapel en het bouwkundig splitsen van een bestaande woonruimte op de locatie Grote Visserijstraat 86B-01 3026C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7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009</meta:user-defined>
    <meta:user-defined meta:name="DCTERMS.abstract">het vergroten van een dakkapel en het bouwkundig splitsen van een bestaande woon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rote Visserijstraat 86B-01 3026CM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1</meta:user-defined>
    <meta:user-defined meta:name="OVERHEIDop.GmbID/DC.identifier">gmb-2026-402741</meta:user-defined>
    <meta:user-defined meta:name="OVERHEIDop.versieInformatie"/>
  </office:meta>
</office:document-meta>
</file>