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herstellen van het dak , 1e Achterstraat 3, 3512VL Utrecht, GU-Z2026-00635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e Achterstraat 3, 3512VL Utrecht</text:p>
            <text:p text:style-name="common-al">GU-Z2026-0063517</text:p>
            <text:p text:style-name="common-al">Toelichting: het herstellen van het dak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273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517</meta:user-defined>
    <meta:user-defined meta:name="DCTERMS.abstract">Toelichting: het herstellen van het dak </meta:user-defined>
    <dc:language>nl</dc:language>
    <meta:user-defined meta:name="OVERHEIDop.locatietype/OVERHEIDop.gebiedsmarkering">Vlak</meta:user-defined>
    <meta:user-defined meta:name="DC.title">Verleende Omgevingsvergunning, het herstellen van het dak , 1e Achterstraat 3, 3512VL Utrecht, GU-Z2026-0063517</meta:user-defined>
    <meta:user-defined meta:name="OVERHEIDop.datumEindeReactietermijn">2026-10-05</meta:user-defined>
    <meta:user-defined meta:name="OVERHEIDop.terinzageleggingBG">https://jeleefomgeving.nl/inzien/002220647/e41e7f9e-67a8-48c2-86d6-bc251e4e316c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36</meta:user-defined>
    <meta:user-defined meta:name="OVERHEIDop.GmbID/DC.identifier">gmb-2026-402736</meta:user-defined>
    <meta:user-defined meta:name="OVERHEIDop.versieInformatie"/>
  </office:meta>
</office:document-meta>
</file>