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chutterweg 75 1033X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opbouw</text:p>
            <text:p text:style-name="common-al">Zaakadres: Schutterweg 75 1033XW Amsterdam</text:p>
            <text:p text:style-name="common-al">Datum ontvangst: 01-07-2026</text:p>
            <text:p text:style-name="common-al">Zaaknummer: Z2026-029072</text:p>
            <text:p text:style-name="common-al">DSO-nummer: 202607010092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73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3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3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072</meta:user-defined>
    <meta:user-defined meta:name="DCTERMS.abstract">plaatsen van een dakop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chutterweg 75 1033XW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734</meta:user-defined>
    <meta:user-defined meta:name="OVERHEIDop.GmbID/DC.identifier">gmb-2026-402734</meta:user-defined>
    <meta:user-defined meta:name="OVERHEIDop.versieInformatie"/>
  </office:meta>
</office:document-meta>
</file>