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ijssalon (functie horeca) op de begane grond aan Markt 17, 8161CM Epe (142093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realiseren van een ijssalon (functie horeca) op de begane grond aan Markt 17, 8161CM Epe.</text:p>
            <text:p text:style-name="common-al">Datum besluit: 24-08-2026.</text:p>
            <text:p text:style-name="common-al">Zaaknummer: 1420934.</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27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41291</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realiseren van een ijssalon (functie horeca) op de begane grond aan Markt 17, 8161CM Epe (1420934)</meta:user-defined>
    <meta:user-defined meta:name="DCTERMS.W3CDTF/DCTERMS.available">2026-08-26</meta:user-defined>
    <meta:user-defined meta:name="DCTERMS.W3CDTF/OVERHEIDop.jaargang">2026</meta:user-defined>
    <meta:user-defined meta:name="OVERHEIDop.publicationIssue">402733</meta:user-defined>
    <meta:user-defined meta:name="OVERHEIDop.GmbID/DC.identifier">gmb-2026-402733</meta:user-defined>
    <meta:user-defined meta:name="OVERHEIDop.versieInformatie"/>
  </office:meta>
</office:document-meta>
</file>