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kadastraal splitsen van een gebouw in twee appartementsrechten, Jutfaseweg 117 en 118, 3522HJ Utrecht, GU-Z2026-00564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Jutfaseweg 117 en 118, 3522HJ Utrecht</text:p>
            <text:p text:style-name="common-al">GU-Z2026-0056446</text:p>
            <text:p text:style-name="common-al">het kadastraal splitsen van een gebouw in twee appartementsrechten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7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6446</meta:user-defined>
    <meta:user-defined meta:name="DCTERMS.abstract">Verleende vergunning voor het kadastraal splitsen van een gebouw in twee appartementsrechten, Jutfaseweg 117 en 118, 3522HJ Utrecht, GU-Z2026-005644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kadastraal splitsen van een gebouw in twee appartementsrechten, Jutfaseweg 117 en 118, 3522HJ Utrecht, GU-Z2026-0056446</meta:user-defined>
    <meta:user-defined meta:name="OVERHEIDop.datumEindeReactietermijn">2026-10-05</meta:user-defined>
    <meta:user-defined meta:name="OVERHEIDop.terinzageleggingBG">https://jeleefomgeving.nl/inzien/002220647/0bba78e0-3101-4d46-bcaf-88455670cfa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32</meta:user-defined>
    <meta:user-defined meta:name="OVERHEIDop.GmbID/DC.identifier">gmb-2026-402732</meta:user-defined>
    <meta:user-defined meta:name="OVERHEIDop.versieInformatie"/>
  </office:meta>
</office:document-meta>
</file>