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adurastraat 55-3 1094G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realiseren van een dakterras achter de vierde verdieping, het realiseren van dakterras en daktoegang op de vierde verdieping, het wijzigen van de ruimte-indeling op de vierde verdieping</text:p>
            <text:p text:style-name="common-al">Zaakadres: Madurastraat 55-3 1094GG Amsterdam</text:p>
            <text:p text:style-name="common-al">Datum ontvangst: 24-07-2026</text:p>
            <text:p text:style-name="common-al">Zaaknummer: Z2026-032992</text:p>
            <text:p text:style-name="common-al">DSO-nummer: 202607240086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72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2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2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2992</meta:user-defined>
    <meta:user-defined meta:name="DCTERMS.abstract">het realiseren van een dakterras achter de vierde verdieping, het realiseren van dakterras en daktoegang op de vierde verdieping, het wijzigen (...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Madurastraat 55-3 1094GG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728</meta:user-defined>
    <meta:user-defined meta:name="OVERHEIDop.GmbID/DC.identifier">gmb-2026-402728</meta:user-defined>
    <meta:user-defined meta:name="OVERHEIDop.versieInformatie"/>
  </office:meta>
</office:document-meta>
</file>