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rvangen van een kozijn in de voorgevel, Muiderslotlaan 3, 3554GE Utrecht, GU-Z2026-00597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iderslotlaan 3, 3554GE Utrecht</text:p>
            <text:p text:style-name="common-al">GU-Z2026-0059713</text:p>
            <text:p text:style-name="common-al">Toelichting: het vervangen van een kozijn in de voorgevel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27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9713</meta:user-defined>
    <meta:user-defined meta:name="DCTERMS.abstract">Toelichting: het vervangen van een kozijn in de voorgevel</meta:user-defined>
    <dc:language>nl</dc:language>
    <meta:user-defined meta:name="OVERHEIDop.locatietype/OVERHEIDop.gebiedsmarkering">Vlak</meta:user-defined>
    <meta:user-defined meta:name="DC.title">Verleende Omgevingsvergunning, het vervangen van een kozijn in de voorgevel, Muiderslotlaan 3, 3554GE Utrecht, GU-Z2026-0059713</meta:user-defined>
    <meta:user-defined meta:name="OVERHEIDop.datumEindeReactietermijn">2026-10-05</meta:user-defined>
    <meta:user-defined meta:name="OVERHEIDop.terinzageleggingBG">https://jeleefomgeving.nl/inzien/002220647/ec7d1ab1-3492-4b15-a1a8-84187b2cd03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27</meta:user-defined>
    <meta:user-defined meta:name="OVERHEIDop.GmbID/DC.identifier">gmb-2026-402727</meta:user-defined>
    <meta:user-defined meta:name="OVERHEIDop.versieInformatie"/>
  </office:meta>
</office:document-meta>
</file>