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plaatsen van een schuilafdak voor paarden aan Wijnbergweg 22, 8166KV Emst (144066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tijdelijk plaatsen van een schuilafdak voor paarden aan Wijnbergweg 22, 8166KV Emst. </text:p>
            <text:p text:style-name="common-al">Datum aanvraag: 20-08-2026</text:p>
            <text:p text:style-name="common-al">Zaaknummer: 1440666</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27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290</meta:user-defined>
    <meta:user-defined meta:name="DCTERMS.abstract">Bekendmaking van Gemeente Epe</meta:user-defined>
    <dc:language>nl</dc:language>
    <meta:user-defined meta:name="OVERHEIDop.locatietype/OVERHEIDop.gebiedsmarkering">Punt</meta:user-defined>
    <meta:user-defined meta:name="DC.title">Aanvraag omgevingsvergunning voor het tijdelijk plaatsen van een schuilafdak voor paarden aan Wijnbergweg 22, 8166KV Emst (1440666)</meta:user-defined>
    <meta:user-defined meta:name="DCTERMS.W3CDTF/DCTERMS.available">2026-08-26</meta:user-defined>
    <meta:user-defined meta:name="DCTERMS.W3CDTF/OVERHEIDop.jaargang">2026</meta:user-defined>
    <meta:user-defined meta:name="OVERHEIDop.publicationIssue">402724</meta:user-defined>
    <meta:user-defined meta:name="OVERHEIDop.GmbID/DC.identifier">gmb-2026-402724</meta:user-defined>
    <meta:user-defined meta:name="OVERHEIDop.versieInformatie"/>
  </office:meta>
</office:document-meta>
</file>