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N544 ter hoogte van Tienray en Meerlo, gemeente Horst aan de Maa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Herinrichting N554 2 op locatie N544 ter hoogte van Tienray en Meerlo, gemeente Horst aan de Maas . De melding is geregistreerd onder zaaknummer Z2026-00007792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>Het betreft het toepassen van in totaal 64 kubieke meter teelaarde, klasse landbouw/natuur, voor de aanleg en verbetering van groenvakken. 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27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792</meta:user-defined>
    <meta:user-defined meta:name="DCTERMS.abstract">Betreft: Melding op locatie N544 ter hoogte van Tienray en Meerlo, gemeente Horst aan de Maas </meta:user-defined>
    <dc:language>nl</dc:language>
    <meta:user-defined meta:name="OVERHEIDop.locatietype/OVERHEIDop.gebiedsmarkering">Vlak</meta:user-defined>
    <meta:user-defined meta:name="DC.title">Kennisgeving ontvangst melding, N544 ter hoogte van Tienray en Meerlo, gemeente Horst aan de Maa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14</meta:user-defined>
    <meta:user-defined meta:name="OVERHEIDop.GmbID/DC.identifier">gmb-2026-402714</meta:user-defined>
    <meta:user-defined meta:name="OVERHEIDop.versieInformatie"/>
  </office:meta>
</office:document-meta>
</file>