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Bergweg ong. B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Peel en Maas bekend dat een melding is ontvangen voor het 260044 Maasgaarde Baarlo - van Grunsven Groep 1 op locatie Bergweg ong. Baarlo. De melding is geregistreerd onder zaaknummer Z2026-00007862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>Het betreft het toepassen van ca. 1.000 kubieke meter zand, klasse landbouw/natuur, voor infrastructurele voorzieningen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Peel en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4027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Peel en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862</meta:user-defined>
    <meta:user-defined meta:name="DCTERMS.abstract">Betreft: Melding op locatie Bergweg ong. Baarlo</meta:user-defined>
    <dc:language>nl</dc:language>
    <meta:user-defined meta:name="OVERHEIDop.locatietype/OVERHEIDop.gebiedsmarkering">Vlak</meta:user-defined>
    <meta:user-defined meta:name="DC.title">Kennisgeving ontvangst melding, Bergweg ong. Baarlo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11</meta:user-defined>
    <meta:user-defined meta:name="OVERHEIDop.GmbID/DC.identifier">gmb-2026-402711</meta:user-defined>
    <meta:user-defined meta:name="OVERHEIDop.versieInformatie"/>
  </office:meta>
</office:document-meta>
</file>