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kabelgoot aan de voorkant van de woning, Prinses Mariannelaan 208, 2275 BM Voorburg - kenmerk 000024513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realiseren van een kabelgoot aan de voorkant van de woning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4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27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51398</meta:user-defined>
    <dc:language>nl</dc:language>
    <meta:user-defined meta:name="OVERHEIDop.locatietype/OVERHEIDop.gebiedsmarkering">Punt</meta:user-defined>
    <meta:user-defined meta:name="DC.title">Aanvraag vergunning voor het realiseren van een kabelgoot aan de voorkant van de woning, Prinses Mariannelaan 208, 2275 BM Voorburg - kenmerk 00002451398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10</meta:user-defined>
    <meta:user-defined meta:name="OVERHEIDop.GmbID/DC.identifier">gmb-2026-402710</meta:user-defined>
    <meta:user-defined meta:name="OVERHEIDop.versieInformatie"/>
  </office:meta>
</office:document-meta>
</file>