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Bennebroekerlaan 33, 2121GR Bennebro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0 augustus 2026 een aanvraag omgevingsvergunning voor het plaatsen van een warmtepomp op het adres Bennebroekerlaan 33, 2121GR Bennebroek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Activiteit die betrekking heeft op een gemeentelijk monumen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40270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85</meta:user-defined>
    <meta:user-defined meta:name="DCTERMS.abstract">Betreft: aanvraag op het adres Bennebroekerlaan 33, 2121GR Bennebroek voor Warmtepomp Bennebroekerlaan 33</meta:user-defined>
    <dc:language>nl</dc:language>
    <meta:user-defined meta:name="OVERHEIDop.locatietype/OVERHEIDop.gebiedsmarkering">Vlak</meta:user-defined>
    <meta:user-defined meta:name="DC.title">Aanvraag omgevingsvergunning voor Bennebroekerlaan 33, 2121GR Bennebro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08</meta:user-defined>
    <meta:user-defined meta:name="OVERHEIDop.GmbID/DC.identifier">gmb-2026-402708</meta:user-defined>
    <meta:user-defined meta:name="OVERHEIDop.versieInformatie"/>
  </office:meta>
</office:document-meta>
</file>