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Omgevingsvergunning Middenweg te IJzendijke en Lange Heerenstraat te Schoondijke</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text:p>
            <text:p text:style-name="common-al">Burgemeester en wethouders van Sluis maken bekend dat de volgende omgevingsvergunning is verleend voor: </text:p>
            <text:p text:style-name="common-al"> het aanleggen van Stedin data glasvezelkabel ten behoeve van monitoring HS stat op de locatie Middenweg te IJzendijke en Lange</text:p>
            <text:p text:style-name="common-al">Heerenstraat te Schoondijke, percelen kadastraal bekend onder gemeente OBG, sectie</text:p>
            <text:p text:style-name="common-al">G, nrs. 1091, 1017, 1104, 924, 932, 936, 1061, 2677, 1051, 975, 1073, 1059,</text:p>
            <text:p text:style-name="common-al">1081, 934 en 396, gemeente OBG, sectie H, nrs. 801, 1408, 520, 1347, 70 en 1337,</text:p>
            <text:p text:style-name="common-al">gemeente OBG, sectie I, nrs. 1275, 1235, 1278, 1233 en 1341, gemeente OBG, sectie</text:p>
            <text:p text:style-name="common-al">M, nrs. 1798, 1711, 1713, 1709 en 1715, gemeente OBG, sectie N, nrs. 1634,</text:p>
            <text:p text:style-name="common-al">1485, 1482, 1548, 1578,1575, 1587 en 1954, gemeente OBG, sectie P, nrs. 2582,</text:p>
            <text:p text:style-name="common-al">2672, 2191, 2565, 2529, 2370, 2606, 2213, 2613, 2599, 1504, 2611, 2580, 2578,</text:p>
            <text:list text:style-name="id1-3-2-1-1-11">
              <text:list-item text:style-override="id1-3-2-1-1-11-1">
                <text:number>•</text:number>
                <text:p text:style-name="al">2614, 1503 en 2581, gemeente OBG, sectie EY, nrs. 1969, 1667 en 1962, datum verzending besluit: 24-08-2026 (CLZ-00012908).</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270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0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12908</meta:user-defined>
    <dc:language>nl</dc:language>
    <meta:user-defined meta:name="OVERHEIDop.locatietype/OVERHEIDop.gebiedsmarkering">Vlak</meta:user-defined>
    <meta:user-defined meta:name="DC.title">Omgevingsvergunning Middenweg te IJzendijke en Lange Heerenstraat te Schoondijke</meta:user-defined>
    <meta:user-defined meta:name="DCTERMS.W3CDTF/DCTERMS.available">2026-08-26</meta:user-defined>
    <meta:user-defined meta:name="DCTERMS.W3CDTF/OVERHEIDop.jaargang">2026</meta:user-defined>
    <meta:user-defined meta:name="OVERHEIDop.publicationIssue">402707</meta:user-defined>
    <meta:user-defined meta:name="OVERHEIDop.GmbID/DC.identifier">gmb-2026-402707</meta:user-defined>
    <meta:user-defined meta:name="OVERHEIDop.versieInformatie"/>
  </office:meta>
</office:document-meta>
</file>