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hoogwerker op 15 september 2026, vlakbij Versteegstraat 45, 2273 WG Voorburg - kenmerk 000024513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een hoogwerker op 15 september 2026 van 07:30 uur tot en met 16:30 uur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24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27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51374</meta:user-defined>
    <dc:language>nl</dc:language>
    <meta:user-defined meta:name="OVERHEIDop.locatietype/OVERHEIDop.gebiedsmarkering">Punt</meta:user-defined>
    <meta:user-defined meta:name="DC.title">Aanvraag vergunning voor het plaatsen van een hoogwerker op 15 september 2026, vlakbij Versteegstraat 45, 2273 WG Voorburg - kenmerk 0000245137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06</meta:user-defined>
    <meta:user-defined meta:name="OVERHEIDop.GmbID/DC.identifier">gmb-2026-402706</meta:user-defined>
    <meta:user-defined meta:name="OVERHEIDop.versieInformatie"/>
  </office:meta>
</office:document-meta>
</file>