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Prinsengracht 359C 1016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4-08-2026</text:p>
            <text:p text:style-name="common-al">Zaakadres: Prinsengracht 359C 1016HK Amsterdam</text:p>
            <text:p text:style-name="common-al">Zaaknummer: Z2026-03711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7114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11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Prinsengracht 359C 1016HK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05</meta:user-defined>
    <meta:user-defined meta:name="OVERHEIDop.GmbID/DC.identifier">gmb-2026-402705</meta:user-defined>
    <meta:user-defined meta:name="OVERHEIDop.versieInformatie"/>
  </office:meta>
</office:document-meta>
</file>