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Boetzelaerstraat 45-3 1051C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</text:p>
            <text:p text:style-name="common-al">Zaakadres: Van Boetzelaerstraat 45-3 1051CZ Amsterdam</text:p>
            <text:p text:style-name="common-al">Datum ontvangst: 15-07-2026</text:p>
            <text:p text:style-name="common-al">Zaaknummer: Z2026-031415</text:p>
            <text:p text:style-name="common-al">DSO-nummer: 202607150142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70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31415</meta:user-defined>
    <meta:user-defined meta:name="DCTERMS.abstract">realiseren van een dak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Boetzelaerstraat 45-3 1051CZ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04</meta:user-defined>
    <meta:user-defined meta:name="OVERHEIDop.GmbID/DC.identifier">gmb-2026-402704</meta:user-defined>
    <meta:user-defined meta:name="OVERHEIDop.versieInformatie"/>
  </office:meta>
</office:document-meta>
</file>