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plaatsen van een dakkapel aan de voorzijde aan Nicoline Swijgmanstraat 75 4822V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plaatsen van een dakkapel aan de voorzijde aan Nicoline Swijgmanstraat 75 4822VD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19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36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27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366</meta:user-defined>
    <meta:user-defined meta:name="DCTERMS.abstract">het plaatsen van een dakkapel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plaatsen van een dakkapel aan de voorzijde aan Nicoline Swijgmanstraat 75 4822VD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3</meta:user-defined>
    <meta:user-defined meta:name="OVERHEIDop.GmbID/DC.identifier">gmb-2026-402703</meta:user-defined>
    <meta:user-defined meta:name="OVERHEIDop.versieInformatie"/>
  </office:meta>
</office:document-meta>
</file>