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evenement Nazomerfeestweek van 5 september 2026 tot en met 1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besloten tot het toekennen van een evenementenvergunning voor evenement Nazomerfeestweek van 5 september 2026 tot en met 13 september 2026. Het besluit betreft de volgende onderdelen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Verzenddatum besluit : 24 augustus 2026</text:p>
            <text:p text:style-name="common-al">Zaaknummer : Z2026-00002318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27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318</meta:user-defined>
    <meta:user-defined meta:name="DCTERMS.abstract">Betreft: beschikking op aanvraag op locatie Binnenstad en ZuidOostBeemster te Purmerend</meta:user-defined>
    <dc:language>nl</dc:language>
    <meta:user-defined meta:name="OVERHEIDop.locatietype/OVERHEIDop.gebiedsmarkering">Vlak</meta:user-defined>
    <meta:user-defined meta:name="DC.title">Besluit tot het toekennen van een evenementenvergunning voor evenement Nazomerfeestweek van 5 september 2026 tot en met 13 september 2026</meta:user-defined>
    <meta:user-defined meta:name="OVERHEIDop.datumEindeReactietermijn">2026-10-05</meta:user-defined>
    <meta:user-defined meta:name="OVERHEIDop.terinzageleggingBG">https://jeleefomgeving.nl/inzien/001801582/b520a44c-a8d2-45da-900d-3ea198a6c48f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2</meta:user-defined>
    <meta:user-defined meta:name="OVERHEIDop.GmbID/DC.identifier">gmb-2026-402702</meta:user-defined>
    <meta:user-defined meta:name="OVERHEIDop.versieInformatie"/>
  </office:meta>
</office:document-meta>
</file>