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ellingkade 156, 2583 W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w 647519) 70104-PR0724000301-B12427, Het uitvoeren van telecom werkzaamheden van 06-07-2026 t/m 01-01-2027, ter hoogte van locatie hellingkade 156 op de locatie Hellingkade 156, 2583 WC 's-Gravenhage </text:p>
            <text:p text:style-name="common-al">
            
          </text:p>
            <text:p text:style-name="common-al">Ons kenmerk: VTH2026-60081</text:p>
            <text:p text:style-name="common-al">
            
          </text:p>
            <text:p text:style-name="common-al">Categorie: Instemmingsbesluit: Telecom</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ellingkade 156, 2583 WC 's-Gravenhage</text:p>
            <text:p text:style-name="common-al">
            
          </text:p>
            <text:p text:style-name="common-al">
            <text:span text:style-name="nadrukvet">
              <text:span text:style-name="nadrukcur">Datum bekendmaking besluit:</text:span>
            </text:span>
          </text:p>
            <text:p text:style-name="common-al">
            
          </text:p>
            <text:p text:style-name="common-al">Ons besluit: u krijgt toestemming – dit betreft een vergunning van Rechtswege</text:p>
            <text:p text:style-name="common-al">De wegbeheerder van het stadsdeel Scheveningen heeft geen bezwaar tegen uw aanvraag. Wij zien ook geen reden om de aanvraag te weigeren. Daarom beoordelen wij uw aanvraag positief. U krijgt toestemming om (wow 647519) 70104-PR0724000301-B12427 aan te leggen. En om verkeersmaatregelen te nemen (volgens bijgevoegde tekeningen, in bijlage 3).</text:p>
            <text:p text:style-name="common-al">
            
          </text:p>
            <text:p text:style-name="common-al">•	Werkzaamheden: Het uitvoeren van telecom werkzaamheden van 06-07-2026 t/m 01-01-2027</text:p>
            <text:p text:style-name="common-al">•	Locatie: Hellingkade 156.  </text:p>
            <text:p text:style-name="common-al">•	Geldig van: 06-07-2026 t/m 01-01-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voor advies voorgelegd aan onderstaande partijen.</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 wegbeheerscheveningen@denhaag.nl.</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081</meta:user-defined>
    <meta:user-defined meta:name="DCTERMS.abstract">(wow 647519) 70104-PR0724000301-B12427, Het uitvoeren van telecom werkzaamheden van 06-07-2026 t/m 01-01-2027, ter hoogte van locatie hellingkade 156</meta:user-defined>
    <dc:language>nl</dc:language>
    <meta:user-defined meta:name="OVERHEIDop.locatietype/OVERHEIDop.gebiedsmarkering">Punt</meta:user-defined>
    <meta:user-defined meta:name="DC.title">APV Vergunning - Besluiten, Hellingkade 156, 2583 WC 's-Gravenhage</meta:user-defined>
    <meta:user-defined meta:name="DCTERMS.W3CDTF/DCTERMS.available">2026-08-26</meta:user-defined>
    <meta:user-defined meta:name="DCTERMS.W3CDTF/OVERHEIDop.jaargang">2026</meta:user-defined>
    <meta:user-defined meta:name="OVERHEIDop.publicationIssue">402701</meta:user-defined>
    <meta:user-defined meta:name="OVERHEIDop.GmbID/DC.identifier">gmb-2026-402701</meta:user-defined>
    <meta:user-defined meta:name="OVERHEIDop.versieInformatie"/>
  </office:meta>
</office:document-meta>
</file>