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36b8b3c5-f75a-45fc-8309-1322d720c1ad.png" manifest:media-type="image/x-eps"/>
  <manifest:file-entry manifest:full-path="Pictures/afb263043009ib74ef8fc-8695-4833-b528-f7f47a5dcab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24  Bergstraat, Binnensta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1469</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7 augustus 2026</text:span> voor onderstaande locatie de aangegeven verkeersmaatregel vast te stellen:</text:p>
            <text:p text:style-name="common-al"/>
            <text:p text:style-name="common-al">
            <text:span text:style-name="nadrukvet">Binnenstad</text:span>
          </text:p>
            <text:p text:style-name="common-al">
            <text:span text:style-name="nadrukvet">Bergstraat </text:span>(ter hoogte van de zijgevel van het pand Dirck van Zuylenstraat huisnummer 2 en tegenover het appartementencomplex Bergstraat huisnummers 60 tot en met 68 even; wegvak: tussen het Paardenveld en de Dirck van Zuylenstraat)</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36b8b3c5-f75a-45fc-8309-1322d720c1ad.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4.1mm" svg:height="140.9mm"><draw:image xlink:href="Pictures/afb263043009ib74ef8fc-8695-4833-b528-f7f47a5dcaba.png" xlink:type="simple"/></draw:frame></text:p>
            </text:section></draw:text-box></draw:frame>
          </text:p>
            <text:p text:style-name="common-al"/>
            <text:p text:style-name="common-al">Utrecht, 24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6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6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Bergstraat (ter hoogte van de zijgevel van het pand Dirck van Zuylenstraat huisnummer 2 en tegenover het appartementencomplex Bergstraat huisnummers 60 tot en met 68 ev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1469</meta:user-defined>
    <meta:user-defined meta:name="OVERHEIDop.verkeersbordcode">E8c</meta:user-defined>
    <dc:language>nl</dc:language>
    <meta:user-defined meta:name="OVERHEIDop.locatietype/OVERHEIDop.gebiedsmarkering">Punt</meta:user-defined>
    <meta:user-defined meta:name="DC.title">2026-08-24  Bergstraat, Binnenstad, Elektrische oplaadpaal, Verkeersmaatregelen Gemeente Utrecht</meta:user-defined>
    <meta:user-defined meta:name="DCTERMS.W3CDTF/DCTERMS.available">2026-08-26</meta:user-defined>
    <meta:user-defined meta:name="DCTERMS.W3CDTF/OVERHEIDop.jaargang">2026</meta:user-defined>
    <meta:user-defined meta:name="OVERHEIDop.publicationIssue">402699</meta:user-defined>
    <meta:user-defined meta:name="OVERHEIDop.GmbID/DC.identifier">gmb-2026-402699</meta:user-defined>
    <meta:user-defined meta:name="OVERHEIDop.versieInformatie"/>
  </office:meta>
</office:document-meta>
</file>