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breiden en bouwen van akkerbouwloodsen aan Achterenkweg 2, 8166JL Emst (144065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uitbreiden en bouwen van akkerbouwloodsen aan Achterenkweg 2, 8166JL Emst. </text:p>
            <text:p text:style-name="common-al">Datum aanvraag: 20-08-2026</text:p>
            <text:p text:style-name="common-al">Zaaknummer: 1440659</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6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285</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uitbreiden en bouwen van akkerbouwloodsen aan Achterenkweg 2, 8166JL Emst (1440659)</meta:user-defined>
    <meta:user-defined meta:name="DCTERMS.W3CDTF/DCTERMS.available">2026-08-26</meta:user-defined>
    <meta:user-defined meta:name="DCTERMS.W3CDTF/OVERHEIDop.jaargang">2026</meta:user-defined>
    <meta:user-defined meta:name="OVERHEIDop.publicationIssue">402697</meta:user-defined>
    <meta:user-defined meta:name="OVERHEIDop.GmbID/DC.identifier">gmb-2026-402697</meta:user-defined>
    <meta:user-defined meta:name="OVERHEIDop.versieInformatie"/>
  </office:meta>
</office:document-meta>
</file>