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3 september t/m 13 oktober 2026 ter hoogte van Noordewierweg 2 B, 3812 D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Noordewierweg 2 B, 3812 DJ Amersfoort</text:p>
            <text:p text:style-name="common-al">
            <text:span text:style-name="nadrukvet">Omschrijving:</text:span> 			Plaatsen van container en dixi van 3 september t/m 13 oktober 2026</text:p>
            <text:p text:style-name="common-al">
            <text:span text:style-name="nadrukvet">Zaaknummer:</text:span> 			CLZ-APV2026-08-19-12e40964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6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12e40964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3 september t/m 13 oktober 2026 ter hoogte van Noordewierweg 2 B, 3812 DJ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93</meta:user-defined>
    <meta:user-defined meta:name="OVERHEIDop.GmbID/DC.identifier">gmb-2026-402693</meta:user-defined>
    <meta:user-defined meta:name="OVERHEIDop.versieInformatie"/>
  </office:meta>
</office:document-meta>
</file>