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Tichelstraat 25 1015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Besluit: verleend</text:p>
            <text:p text:style-name="common-al">Besluit verzonden op: 24-08-2026</text:p>
            <text:p text:style-name="common-al">Looptijd: De vergunning is vanaf de besluitdatum 3 jaar geldig.</text:p>
            <text:p text:style-name="common-al">Zaakadres: Tichelstraat 25 1015KR Amsterdam</text:p>
            <text:p text:style-name="common-al">Zaaknummer: Z2026-03672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36720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6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720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Tichelstraat 25 1015KR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92</meta:user-defined>
    <meta:user-defined meta:name="OVERHEIDop.GmbID/DC.identifier">gmb-2026-402692</meta:user-defined>
    <meta:user-defined meta:name="OVERHEIDop.versieInformatie"/>
  </office:meta>
</office:document-meta>
</file>