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ea635f3a-fa6d-46f6-8a49-7f9cf48dbce0.png" manifest:media-type="image/x-eps"/>
  <manifest:file-entry manifest:full-path="Pictures/afb274342084ibcea04ff-c1ad-4fb9-93dc-0f4f22b9bfc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Plesmanlaan,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84</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Noordwest</text:span>
          </text:p>
            <text:p text:style-name="common-al">
            <text:span text:style-name="nadrukvet">Plesmanlaan </text:span>(ter hoogte van het appartementencomplex Plesmanlaan huisnummers 68, 70 en 72; wegvak: tussen de Hanrathstraat en de Van der Pek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ea635f3a-fa6d-46f6-8a49-7f9cf48dbce0.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6.30000000000001mm" svg:height="165.6mm"><draw:image xlink:href="Pictures/afb274342084ibcea04ff-c1ad-4fb9-93dc-0f4f22b9bfcb.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69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9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Plesmanlaan (ter hoogte van het appartementencomplex Plesmanlaan huisnummers 68, 70 en 7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84</meta:user-defined>
    <meta:user-defined meta:name="OVERHEIDop.verkeersbordcode">E8c</meta:user-defined>
    <dc:language>nl</dc:language>
    <meta:user-defined meta:name="OVERHEIDop.locatietype/OVERHEIDop.gebiedsmarkering">Adres</meta:user-defined>
    <meta:user-defined meta:name="DC.title">2026-08-24  Plesmanlaan, Noordwest,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690</meta:user-defined>
    <meta:user-defined meta:name="OVERHEIDop.GmbID/DC.identifier">gmb-2026-402690</meta:user-defined>
    <meta:user-defined meta:name="OVERHEIDop.versieInformatie"/>
  </office:meta>
</office:document-meta>
</file>