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Kinheimweg 83, 2061TM Bloemenda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1 augustus 2026 een aanvraag omgevingsvergunning voor het maken van constructieve aanpassingen  op het adres Kinheimweg 83, 2061TM Bloemendaal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26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92</meta:user-defined>
    <meta:user-defined meta:name="DCTERMS.abstract">Betreft: aanvraag op het adres Kinheimweg 83, 2061TM Bloemendaal voor Constructieve aanpassingen Kinheimweg 83 te Bloemendaal </meta:user-defined>
    <dc:language>nl</dc:language>
    <meta:user-defined meta:name="OVERHEIDop.locatietype/OVERHEIDop.gebiedsmarkering">Vlak</meta:user-defined>
    <meta:user-defined meta:name="DC.title">Aanvraag omgevingsvergunning voor Kinheimweg 83, 2061TM Bloemendaa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89</meta:user-defined>
    <meta:user-defined meta:name="OVERHEIDop.GmbID/DC.identifier">gmb-2026-402689</meta:user-defined>
    <meta:user-defined meta:name="OVERHEIDop.versieInformatie"/>
  </office:meta>
</office:document-meta>
</file>