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bouwen van een bedrijfshal op locatie Jan Tomstraat 6, 2941 CD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heeft de gemeente een aanvraag omgevingsvergunning ontvangen voor het bouwen van een bedrijfshal  op locatie Jan Tomstraat 6, 2941 CD Lekkerkerk. De aanvraag is geregistreerd onder zaaknummer 1931196235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26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2356</meta:user-defined>
    <dc:language>nl</dc:language>
    <meta:user-defined meta:name="OVERHEIDop.locatietype/OVERHEIDop.gebiedsmarkering">Punt</meta:user-defined>
    <meta:user-defined meta:name="DC.title">Kennisgeving ontvangst aanvraag omgevingsvergunning voor het bouwen van een bedrijfshal op locatie Jan Tomstraat 6, 2941 CD Lekkerk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87</meta:user-defined>
    <meta:user-defined meta:name="OVERHEIDop.GmbID/DC.identifier">gmb-2026-402687</meta:user-defined>
    <meta:user-defined meta:name="OVERHEIDop.versieInformatie"/>
  </office:meta>
</office:document-meta>
</file>