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thv Generaal Cronjéstraat 1 t/m 170, Julianapark 20 t/m 66 (aan beide zijden van de weg) en het Julianapark te Haarlem, 0392-2026-0112402, het evenement Cronjéfestival, op 27-09-2026 van 12:00 tot 17:00 uur, verzonden 2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26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112402</meta:user-defined>
    <meta:user-defined meta:name="DCTERMS.abstract">het evenement Cronjéfestival</meta:user-defined>
    <dc:language>nl</dc:language>
    <meta:user-defined meta:name="OVERHEIDop.locatietype/OVERHEIDop.gebiedsmarkering">Punt</meta:user-defined>
    <meta:user-defined meta:name="DC.title">Gemeente Haarlem, vergunning verleend, thv Generaal Cronjéstraat 1 t/m 170, Julianapark 20 t/m 66 (aan beide zijden van de weg) en het Julianapark te Haarlem, 0392-2026-0112402, het evenement Cronjéfestival, op 27-09-2026 van 12:00 tot 17:00 uur, verzonden 24-08-2026</meta:user-defined>
    <meta:user-defined meta:name="DCTERMS.W3CDTF/DCTERMS.available">2026-08-26</meta:user-defined>
    <meta:user-defined meta:name="DCTERMS.W3CDTF/OVERHEIDop.jaargang">2026</meta:user-defined>
    <meta:user-defined meta:name="OVERHEIDop.publicationIssue">402681</meta:user-defined>
    <meta:user-defined meta:name="OVERHEIDop.GmbID/DC.identifier">gmb-2026-402681</meta:user-defined>
    <meta:user-defined meta:name="OVERHEIDop.versieInformatie"/>
  </office:meta>
</office:document-meta>
</file>