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nder het maaiveld slopen van de kelder van gymzaal Beukenböschke, Kerksteeg 11, 6231LV Meerss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830</text:p>
            <text:p text:style-name="common-al">
            <text:span text:style-name="nadrukvet">Kerksteeg 11, 6231LV Meerssen</text:span>
          </text:p>
            <text:p text:style-name="common-al">
            <text:span text:style-name="nadrukvet">het onder het maaiveld slopen van de kelder van gymzaal Beukenböschke</text:span>
          </text:p>
            <text:p text:style-name="common-al"/>
            <text:p text:style-name="common-al">
            <text:span text:style-name="nadrukvet">Verzend datum besluit: 24 augustus 2026</text:span>
          </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verzenddatum van het besluit. Als u schriftelijk bezwaar wilt maken,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4026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30</meta:user-defined>
    <dc:language>nl</dc:language>
    <meta:user-defined meta:name="OVERHEIDop.locatietype/OVERHEIDop.gebiedsmarkering">Vlak</meta:user-defined>
    <meta:user-defined meta:name="DC.title">Verleende  omgevingsvergunning, het onder het maaiveld slopen van de kelder van gymzaal Beukenböschke, Kerksteeg 11, 6231LV Meerssen</meta:user-defined>
    <meta:user-defined meta:name="DCTERMS.W3CDTF/DCTERMS.available">2026-08-26</meta:user-defined>
    <meta:user-defined meta:name="DCTERMS.W3CDTF/OVERHEIDop.jaargang">2026</meta:user-defined>
    <meta:user-defined meta:name="OVERHEIDop.publicationIssue">402680</meta:user-defined>
    <meta:user-defined meta:name="OVERHEIDop.GmbID/DC.identifier">gmb-2026-402680</meta:user-defined>
    <meta:user-defined meta:name="OVERHEIDop.versieInformatie"/>
  </office:meta>
</office:document-meta>
</file>