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gesloten bodemenergiesysteem (GBES) aan Oenerweg 65, 8161PL Epe (144058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realiseren van een gesloten bodemenergiesysteem (GBES) aan Oenerweg 65, 8161PL Epe. </text:p>
            <text:p text:style-name="common-al">Datum aanvraag: 19-08-2026</text:p>
            <text:p text:style-name="common-al">Zaaknummer: 1440581</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26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284</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realiseren van een gesloten bodemenergiesysteem (GBES) aan Oenerweg 65, 8161PL Epe (1440581)</meta:user-defined>
    <meta:user-defined meta:name="DCTERMS.W3CDTF/DCTERMS.available">2026-08-26</meta:user-defined>
    <meta:user-defined meta:name="DCTERMS.W3CDTF/OVERHEIDop.jaargang">2026</meta:user-defined>
    <meta:user-defined meta:name="OVERHEIDop.publicationIssue">402674</meta:user-defined>
    <meta:user-defined meta:name="OVERHEIDop.GmbID/DC.identifier">gmb-2026-402674</meta:user-defined>
    <meta:user-defined meta:name="OVERHEIDop.versieInformatie"/>
  </office:meta>
</office:document-meta>
</file>