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Schoolpad 4, 2061VE Bloemenda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4 augustus 2026 een aanvraag omgevingsvergunning voor particuliere vakantieverhuur van de woning op het adres Schoolpad 4, 2061VE Bloemendaal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26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797</meta:user-defined>
    <meta:user-defined meta:name="DCTERMS.abstract">Betreft: aanvraag op het adres Schoolpad 4, 2061VE Bloemendaal voor Particuliere vakantieverhuur Schoolpad 4 </meta:user-defined>
    <dc:language>nl</dc:language>
    <meta:user-defined meta:name="OVERHEIDop.locatietype/OVERHEIDop.gebiedsmarkering">Vlak</meta:user-defined>
    <meta:user-defined meta:name="DC.title">Aanvraag omgevingsvergunning voor Schoolpad 4, 2061VE Bloemendaa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73</meta:user-defined>
    <meta:user-defined meta:name="OVERHEIDop.GmbID/DC.identifier">gmb-2026-402673</meta:user-defined>
    <meta:user-defined meta:name="OVERHEIDop.versieInformatie"/>
  </office:meta>
</office:document-meta>
</file>