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Stationsstraat 8 6026CV Maar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Cranendonck</text:span>
          </text:p>
            <text:p text:style-name="common-al">De gemeente heeft op 24-08-2026 een aanvraag omgevingsvergunning ontvangen.</text:p>
            <text:p text:style-name="common-al">Het betreft een aanvraag op locatie Stationsstraat 8 6026CV Maarheeze met omschrijving 'Oprichten overdekt dakterras'. </text:p>
            <text:p text:style-name="common-al">De zaak is geregistreerd onder nummer 515189 en is aangevraagd voor de volgende onderdelen: Bouwactiviteit (technisch), Omgevingsplanactiviteit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40267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Cranendonc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15189</meta:user-defined>
    <meta:user-defined meta:name="DCTERMS.abstract">Oprichten overdekt dakterras aan de Stationsstraat 8 te Maarheeze</meta:user-defined>
    <dc:language>nl</dc:language>
    <meta:user-defined meta:name="OVERHEIDop.locatietype/OVERHEIDop.gebiedsmarkering">Vlak</meta:user-defined>
    <meta:user-defined meta:name="DC.title">Ingediende aanvraag omgevingsvergunning Stationsstraat 8 6026CV Maarheez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70</meta:user-defined>
    <meta:user-defined meta:name="OVERHEIDop.GmbID/DC.identifier">gmb-2026-402670</meta:user-defined>
    <meta:user-defined meta:name="OVERHEIDop.versieInformatie"/>
  </office:meta>
</office:document-meta>
</file>