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maatregel gemeente Medemblik, Opperdoes, Rommelmark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arkeerverbod:</text:span> - Burgemeester Pierhagenlaan t.h.v. Nieuweweg 2 op vrijdag 25 september, 14.00 uur tot zaterdag 26 september tot 16.00 uur. </text:p>
            <text:p text:style-name="last-al">
            <text:span text:style-name="nadrukvet">Bijzonderheden</text:span>: geldt ook voor aanwezige parkeervakken en wegsleepregeling van krach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40265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Vlak</meta:user-defined>
    <meta:user-defined meta:name="DC.title">Verkeersmaatregel gemeente Medemblik, Opperdoes, Rommelmark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659</meta:user-defined>
    <meta:user-defined meta:name="OVERHEIDop.GmbID/DC.identifier">gmb-2026-402659</meta:user-defined>
    <meta:user-defined meta:name="OVERHEIDop.versieInformatie"/>
  </office:meta>
</office:document-meta>
</file>