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nelleveldstraat 54 1107V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kapel op het voordakvlak van de woning</text:p>
            <text:p text:style-name="common-al">Zaakadres: Snelleveldstraat 54 1107VW Amsterdam</text:p>
            <text:p text:style-name="common-al">Datum ontvangst: 13-08-2026</text:p>
            <text:p text:style-name="common-al">Zaaknummer: Z2026-036210</text:p>
            <text:p text:style-name="common-al">DSO-nummer: 202608130108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65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5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5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6210</meta:user-defined>
    <meta:user-defined meta:name="DCTERMS.abstract">plaatsen van een dakkapel op het voordakvlak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nelleveldstraat 54 1107VW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657</meta:user-defined>
    <meta:user-defined meta:name="OVERHEIDop.GmbID/DC.identifier">gmb-2026-402657</meta:user-defined>
    <meta:user-defined meta:name="OVERHEIDop.versieInformatie"/>
  </office:meta>
</office:document-meta>
</file>