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Noordergracht 1 t/m 3 en Noorderweg 13a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24 augustus 2026 de termijn van de aanvraag met zaaknummer Z2026-00001257 voor het uitbreiden van een verleende vergunning van vijf naar acht appartementen op de locatie Noordergracht 1 t/m 3 en Noorderweg 13a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4026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57</meta:user-defined>
    <meta:user-defined meta:name="DCTERMS.abstract">Betreft: Beschikking verlenging beslistermijn op locatie Noordergracht 1 t/m 3 en Noorderweg 13a te Enkhuizen</meta:user-defined>
    <dc:language>nl</dc:language>
    <meta:user-defined meta:name="OVERHEIDop.locatietype/OVERHEIDop.gebiedsmarkering">Vlak</meta:user-defined>
    <meta:user-defined meta:name="DC.title">Kennisgeving besluit op aanvraag, Noordergracht 1 t/m 3 en Noorderweg 13a te Enkhuiz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53</meta:user-defined>
    <meta:user-defined meta:name="OVERHEIDop.GmbID/DC.identifier">gmb-2026-402653</meta:user-defined>
    <meta:user-defined meta:name="OVERHEIDop.versieInformatie"/>
  </office:meta>
</office:document-meta>
</file>